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P1" style:family="paragraph" style:parent-style-name="Heading_20_1">
      <style:paragraph-properties fo:margin-top="0cm" fo:margin-bottom="0.109cm" style:contextual-spacing="false" fo:text-align="center" style:justify-single-word="false"/>
      <style:text-properties style:font-name="Liberation Sans" fo:font-size="16pt" fo:font-weight="bold" officeooo:rsid="01043ad5" officeooo:paragraph-rsid="00ed0f34" style:font-size-asian="16pt" style:font-weight-asian="bold" style:font-size-complex="16pt" style:font-weight-complex="bold"/>
    </style:style>
    <style:style style:name="P2" style:family="paragraph" style:parent-style-name="Text_20_body" style:master-page-name="">
      <style:paragraph-properties fo:margin-left="0cm" fo:margin-right="0cm" fo:margin-top="0cm" fo:margin-bottom="0.011cm" style:contextual-spacing="false" fo:line-height="100%" fo:text-align="left" style:justify-single-word="false" fo:hyphenation-ladder-count="no-limit" fo:hyphenation-keep="auto" loext:hyphenation-keep-type="column" loext:hyphenation-keep-line="false" fo:text-indent="1cm" style:auto-text-indent="false" style:page-number="auto" style:shadow="none"/>
      <style:text-properties style:font-name="Liberation Sans" fo:font-size="14pt" fo:font-style="normal" officeooo:rsid="00e8d220" officeooo:paragraph-rsid="010c859d" style:font-size-asian="14pt" style:font-style-asian="normal" style:font-size-complex="14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Text_20_body">
      <style:paragraph-properties fo:margin-left="0cm" fo:margin-right="0cm" fo:margin-top="0cm" fo:margin-bottom="0.011cm" style:contextual-spacing="false" fo:line-height="100%" fo:text-align="left" style:justify-single-word="false" fo:hyphenation-ladder-count="no-limit" fo:hyphenation-keep="auto" loext:hyphenation-keep-type="column" loext:hyphenation-keep-line="false" fo:text-indent="1cm" style:auto-text-indent="false" style:shadow="none"/>
      <style:text-properties style:font-name="Liberation Sans" fo:font-size="14pt" fo:font-style="italic" officeooo:rsid="0110b66d" officeooo:paragraph-rsid="011642dc" style:font-size-asian="14pt" style:font-style-asian="italic" style:font-size-complex="14pt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Text_20_body">
      <style:paragraph-properties fo:margin-left="0cm" fo:margin-right="0cm" fo:margin-top="0cm" fo:margin-bottom="0.011cm" style:contextual-spacing="false" fo:line-height="100%" fo:text-align="left" style:justify-single-word="false" fo:hyphenation-ladder-count="no-limit" fo:hyphenation-keep="auto" loext:hyphenation-keep-type="column" loext:hyphenation-keep-line="false" fo:text-indent="1cm" style:auto-text-indent="false" style:shadow="none"/>
      <style:text-properties style:font-name="Liberation Sans" fo:font-size="14pt" fo:font-style="normal" officeooo:rsid="011307a6" officeooo:paragraph-rsid="011307a6" style:font-size-asian="14pt" style:font-style-asian="normal" style:font-size-complex="14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Text_20_body">
      <style:paragraph-properties fo:margin-left="0cm" fo:margin-right="0cm" fo:margin-top="0cm" fo:margin-bottom="0.011cm" style:contextual-spacing="false" fo:line-height="100%" fo:text-align="left" style:justify-single-word="false" fo:hyphenation-ladder-count="no-limit" fo:hyphenation-keep="auto" loext:hyphenation-keep-type="column" loext:hyphenation-keep-line="false" fo:text-indent="1cm" style:auto-text-indent="false" style:shadow="none"/>
      <style:text-properties style:font-name="Liberation Sans" fo:font-size="14pt" fo:font-style="normal" officeooo:rsid="011e35aa" officeooo:paragraph-rsid="011e35aa" style:font-size-asian="14pt" style:font-style-asian="normal" style:font-size-complex="14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110b66d"/>
    </style:style>
    <style:style style:name="T2" style:family="text">
      <style:text-properties officeooo:rsid="00e36fdc"/>
    </style:style>
    <style:style style:name="T3" style:family="text">
      <style:text-properties officeooo:rsid="00ed0f34"/>
    </style:style>
    <style:style style:name="T4" style:family="text">
      <style:text-properties officeooo:rsid="0119e8ed"/>
    </style:style>
    <style:style style:name="T5" style:family="text">
      <style:text-properties fo:font-style="normal" style:font-style-asian="normal" style:font-style-complex="normal"/>
    </style:style>
    <style:style style:name="T6" style:family="text">
      <style:text-properties fo:font-style="normal" officeooo:rsid="0112b8bf" style:font-style-asian="normal" style:font-style-complex="normal"/>
    </style:style>
    <style:style style:name="T7" style:family="text">
      <style:text-properties fo:font-style="normal" officeooo:rsid="011642dc" style:font-style-asian="normal" style:font-style-complex="normal"/>
    </style:style>
    <style:style style:name="T8" style:family="text">
      <style:text-properties officeooo:rsid="0112b8bf"/>
    </style:style>
    <style:style style:name="T9" style:family="text">
      <style:text-properties fo:font-style="normal" officeooo:rsid="0113504f" style:font-style-asian="normal" style:font-style-complex="normal"/>
    </style:style>
    <style:style style:name="T10" style:family="text">
      <style:text-properties fo:font-style="normal" officeooo:rsid="011307a6" style:font-style-asian="normal" style:font-style-complex="normal"/>
    </style:style>
    <style:style style:name="T11" style:family="text">
      <style:text-properties fo:font-style="normal" officeooo:rsid="0119e8ed" style:font-style-asian="normal" style:font-style-complex="normal"/>
    </style:style>
    <style:style style:name="T12" style:family="text">
      <style:text-properties fo:font-style="normal" officeooo:rsid="011c4e03" style:font-style-asian="normal" style:font-style-complex="normal"/>
    </style:style>
    <style:style style:name="T13" style:family="text">
      <style:text-properties officeooo:rsid="0113ac3f"/>
    </style:style>
    <style:style style:name="T14" style:family="text">
      <style:text-properties officeooo:rsid="011642dc"/>
    </style:style>
    <style:style style:name="T15" style:family="text">
      <style:text-properties fo:font-style="italic" officeooo:rsid="011642dc" style:font-style-asian="italic" style:font-style-complex="italic"/>
    </style:style>
    <style:style style:name="T16" style:family="text">
      <style:text-properties officeooo:rsid="011b8a73"/>
    </style:style>
    <style:style style:name="T17" style:family="text">
      <style:text-properties officeooo:rsid="011efd8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Sv. Cyril a Metoděj</text:span></text:h>
      <text:p text:style-name="P2"><text:span text:style-name="T2">B</text:span><text:span text:style-name="T3">ratři a sestry, </text:span><text:span text:style-name="T1">mám moc rád Boží slovo z dnešní slavnosti, </text:span><text:span text:style-name="T4">protože působí </text:span><text:span text:style-name="T1">jako balzám na duši. Toto Boží slovo jistě dobře znali i sv. Cyril a Metoděj.</text:span></text:p>
      <text:p text:style-name="P3"><text:span text:style-name="T5">Nemusíme být bezchybnými mistry světa, ale ani zoufalí nad svými hříchy. Ježíš nám všem totiž říká: </text:span>Přiblížilo se Boží království<text:span text:style-name="T5">. </text:span><text:span text:style-name="T6">Tedy</text:span> <text:span text:style-name="T5">nemusíš odcházet nikam daleko, Bůh přišel za tebou. On tě miluje tam, kde jsi, takového/</text:span><text:span text:style-name="T6">vou</text:span><text:span text:style-name="T5"> jaký/</text:span><text:span text:style-name="T6">á</text:span><text:span text:style-name="T5"> jsi. Chce ti dát svobodu od zla. Věří</text:span><text:span text:style-name="T7">š</text:span><text:span text:style-name="T5"> tomu a dovolíš mu to? </text:span><text:span text:style-name="T6">Prorok Izaiáš dostal za úkol přinést </text:span><text:span text:style-name="T8">radostnou zvěst pokorným. Obvázat ty, jimž puká srdce, oznámit propuštění, svobodu, milostivé léto. Potěšit soužené, obveselit zarmoucené. </text:span><text:span text:style-name="T6">Toto se naplnilo na Pánu Ježíši a každý hlasatel evangelia toto přináší. Každý z nás může tuto dobrou zprávu přinést druhým. Možná víc než vysvobodit ze žaláře potřebujeme vysvobodit od spoutanosti zlem. A možná dokonce pochybujeme o tom, že je toto Boží slovo pravdivé, protože jsme už tolikrát zažili něco zlého i navzdory našim modlitbám. Nesmíme zapomenout, že plnost naší záchrany se uskuteční na věčnosti. Evangelium je radostná zvěst, ale součástí příběhu je i Ježíšova smrt na kříži. </text:span><text:span text:style-name="T9">Přijetím evangelia se náš život nestane procházkou růžovým sadem. Evangelium přináší občerstvení už tady na zemi, ale v plnosti to bude až na věčnosti. Všechno v našem životě dá smysl z hlediska věčnosti. Jenže to zatím nevidíme.</text:span></text:p>
      <text:p text:style-name="P3"><text:span text:style-name="T6">Sv. Cyril a Metoděj jsou v nebi a jsou to skuteční vítězové, ale během života zakusili hodně utrpení i pomluv a po Metodějově smrti byli dokonce vyhnáni jejich žáci z Velké Moravy. </text:span><text:span text:style-name="T9">Jejich dílo mělo zaniknout a stát se zbytečným. </text:span><text:span text:style-name="T6">Vyhnali je ti, kterým Cyril a Metoděj přišli zvěstovat evangelium. </text:span><text:span text:style-name="T10">Kam </text:span><text:span text:style-name="T9">jejich </text:span><text:span text:style-name="T10">žáci přišli, tam se začalo evangelium </text:span><text:span text:style-name="T7">dále </text:span><text:span text:style-name="T10">šířit</text:span><text:span text:style-name="T10">. Ani v životě Cyrila a Metoděje, ani v životech jejich žáků nezvítězilo zlo, sebelítost, zoufalství, pochybnosti, ale důvěra, láska a naděje. </text:span><text:span text:style-name="T11">Jejich dílo přineslo ovoce jinak než čekali a předpokládali a nezaniklo navzdory nepřátelům. </text:span><text:span text:style-name="T12">Ani my se nebojme vnějších proher. Bůh dokáže použít vše pro naši spásu.</text:span></text:p>
      <text:p text:style-name="P4">Sv. Cyril a Metoděj spojovali východ a západ. <text:span text:style-name="T13">Šlo jim o pravdu, o kterou usilovali i při předchozích úkolech, např. když sv. Cyril vystoupil proti obrazoborcům. </text:span><text:span text:style-name="T14">V Desateru je napsáno: </text:span><text:span text:style-name="T15">Nezobrazíš si Boha</text:span><text:span text:style-name="T14">, jenže Bůh sám na sebe vzal podobu člověka. Kdyby Pán Ježíš žil dnes, jistě bychom si ho vyfotili a měli jeho plakát doma na zdi. Máme-li před očima kříž, obraz Panny Marie nebo sochu světce, tak nás to odkazuje k Bohu a uvádí do Boží přítomnosti a snadněji se rozhodneme pro dobro. Pokud např. bude ráno náš první pohled na kříž, tak jistě vstaneme snadněji a dříve, i když se nám nebude chtít atd. Sv. Cyril významně zasáhl do této debaty a možná i díky němu, máme dnes kolem sebe krásné obrazy a sochy, které nás odkazují k Bohu a pomáhají odolávat pokušení </text:span><text:span text:style-name="T16">a konat dobro</text:span><text:span text:style-name="T14">.</text:span></text:p>
      <text:p text:style-name="P5"/>
      <text:p text:style-name="P5">Sv. Cyril a Metoděj v naší zemi pokřtili mnoho lidí. Také při této mši svaté přivítáme mezi sebou dvě Boží děti. Spolu s rodiči a kmotry se radujme z daru života a z daru víry. A modleme se za tyto děti i jejich rodiče a kmotry. Vyprosme jim hojnost Božího požehnání, pevnou víru a dary Ducha Svatého. A Vás rodiče a kmotři, zvu, abyste hledali Boha, <text:span text:style-name="T17">modlili se</text:span> a rozvíjeli svou víru po celý život a do této víry postupně uváděli i své děti. <text:span text:style-name="T17">Za chvíli je Bůh přijme za své děti a dostanou </text:span><text:soft-page-break/><text:span text:style-name="T17">Ducha Svatého. Umožněte jim, aby jednou z tohoto obdarování mohly ží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chapter">
      <style:text-properties fo:font-size="115%" fo:font-weight="bold" style:font-size-asian="115%" style:font-weight-asian="bold" style:font-size-complex="115%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style:font-name="Liberation Sans"/>
    </style:style>
    <style:style style:name="MT1" style:family="text">
      <style:text-properties officeooo:rsid="001b45c2"/>
    </style:style>
    <style:style style:name="MT2" style:family="text">
      <style:text-properties officeooo:rsid="00464849"/>
    </style:style>
    <style:style style:name="MT3" style:family="text">
      <style:text-properties officeooo:rsid="00e1c7d9"/>
    </style:style>
    <style:style style:name="MT4" style:family="text">
      <style:text-properties officeooo:rsid="00a2c9dc"/>
    </style:style>
    <style:style style:name="MT5" style:family="text">
      <style:text-properties officeooo:rsid="00b36b7c"/>
    </style:style>
    <style:style style:name="MT6" style:family="text">
      <style:text-properties officeooo:rsid="00e24e9e"/>
    </style:style>
    <style:page-layout style:name="Mpm1">
      <style:page-layout-properties fo:page-width="21.001cm" fo:page-height="29.7cm" style:num-format="1" style:print-orientation="portrait" fo:margin-top="1.499cm" fo:margin-bottom="1.49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0.499cm" fo:margin-left="0cm" fo:margin-right="0cm" fo:margin-bottom="0cm" style:shadow="none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Tišnov Předklášteří</text:span> 20<text:span text:style-name="MT2">2</text:span><text:span text:style-name="MT3">5</text:span><text:span text:style-name="MT4">/</text:span><text:span text:style-name="MT5">2</text:span><text:span text:style-name="MT3">6</text:span> <text:span text:style-name="MT6">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Josef Rybecký</meta:initial-creator>
    <meta:creation-date>2009-03-14T14:38:37</meta:creation-date>
    <dc:date>2026-07-05T07:26:20.458585700</dc:date>
    <meta:editing-duration>P7DT20H54M35S</meta:editing-duration>
    <meta:editing-cycles>187</meta:editing-cycles>
    <meta:generator>LibreOffice/26.2.0.3$Windows_X86_64 LibreOffice_project/620$Build-3</meta:generator>
    <meta:print-date>2021-10-02T15:32:24.909000000</meta:print-date>
    <meta:document-statistic meta:table-count="0" meta:image-count="0" meta:object-count="0" meta:page-count="2" meta:paragraph-count="7" meta:word-count="575" meta:character-count="3393" meta:non-whitespace-character-count="2825"/>
    <meta:user-defined meta:name="Informace 1"/>
    <meta:user-defined meta:name="Informace 2"/>
    <meta:user-defined meta:name="Informace 3"/>
    <meta:user-defined meta:name="Informace 4"/>
  </office:meta>
</office:document-meta>
</file>